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ListParagraph" style:master-page-name="MP0" style:list-style-name="LFO1" style:family="paragraph">
      <style:paragraph-properties fo:break-before="page"/>
      <style:text-properties fo:font-weight="bold" style:font-weight-asian="bold" style:font-weight-complex="bold"/>
    </style:style>
    <style:style style:name="P2" style:parent-style-name="Normal" style:family="paragraph">
      <style:text-properties fo:font-weight="bold" style:font-weight-asian="bold" style:font-weight-complex="bold"/>
    </style:style>
    <style:style style:name="P3" style:parent-style-name="Normal" style:family="paragraph">
      <style:text-properties fo:font-weight="bold" style:font-weight-asian="bold" style:font-weight-complex="bold"/>
    </style:style>
    <style:style style:name="P4" style:parent-style-name="ListParagraph" style:list-style-name="LFO1" style:family="paragraph">
      <style:text-properties fo:font-weight="bold" style:font-weight-asian="bold" style:font-weight-complex="bold"/>
    </style:style>
    <style:style style:name="P5" style:parent-style-name="Normal" style:family="paragraph">
      <style:text-properties fo:font-weight="bold" style:font-weight-asian="bold" style:font-weight-complex="bold"/>
    </style:style>
    <style:style style:name="P6" style:parent-style-name="Normal" style:family="paragraph">
      <style:text-properties fo:font-weight="bold" style:font-weight-asian="bold" style:font-weight-complex="bold"/>
    </style:style>
    <style:style style:name="P7" style:parent-style-name="ListParagraph" style:list-style-name="LFO1" style:family="paragraph">
      <style:text-properties fo:font-weight="bold" style:font-weight-asian="bold" style:font-weight-complex="bold"/>
    </style:style>
    <style:style style:name="T8" style:parent-style-name="DefaultParagraphFont" style:family="text">
      <style:text-properties fo:font-weight="bold" style:font-weight-asian="bold" style:font-weight-complex="bold"/>
    </style:style>
    <style:style style:name="P9" style:parent-style-name="ListParagraph" style:family="paragraph">
      <style:text-properties fo:font-weight="bold" style:font-weight-asian="bold" style:font-weight-complex="bold"/>
    </style:style>
    <style:style style:name="P10" style:parent-style-name="ListParagraph" style:family="paragraph">
      <style:text-properties fo:font-weight="bold" style:font-weight-asian="bold" style:font-weight-complex="bold"/>
    </style:style>
    <style:style style:name="P11" style:parent-style-name="ListParagraph" style:list-style-name="LFO1" style:family="paragraph">
      <style:text-properties fo:font-weight="bold" style:font-weight-asian="bold" style:font-weight-complex="bold"/>
    </style:style>
    <style:style style:name="P12" style:parent-style-name="Normal" style:family="paragraph">
      <style:text-properties fo:font-weight="bold" style:font-weight-asian="bold" style:font-weight-complex="bold"/>
    </style:style>
  </office:automatic-styles>
  <office:body>
    <office:text text:use-soft-page-breaks="true">
      <text:list text:style-name="LFO1" text:continue-numbering="true">
        <text:list-item>
          <text:p text:style-name="P1">How have you used SIPs in your school to guide development and decision-making?</text:p>
        </text:list-item>
      </text:list>
      <text:p text:style-name="P2">Anwers:</text:p>
      <text:p text:style-name="Normal">We use the School Improvement Plan (SIP) as a living document rather than a compliance exercise. It is grounded in data such as learner achievement, attendance, behaviour records, and staff and parent feedback. Priorities in the SIP directly inform decisions about resource allocation, professional development, curriculum focus, and learner support interventions. Regular review points during the year allow us to track progress, adjust strategies, and ensure decisions remain aligned with our long-term vision and school values.</text:p>
      <text:p text:style-name="P3"/>
      <text:list text:style-name="LFO1" text:continue-numbering="true">
        <text:list-item>
          <text:p text:style-name="P4">What strategies do you use to involve teachers, learners, parents, and community members in the planning process?</text:p>
        </text:list-item>
      </text:list>
      <text:p text:style-name="P5">Anwers:</text:p>
      <text:p text:style-name="Normal">We adopt a collaborative and inclusive approach:</text:p>
      <text:p text:style-name="Normal"/>
      <text:p text:style-name="Normal">Teachers are involved through working groups, departmental reviews, and staff consultations where they help identify priorities and propose strategies.</text:p>
      <text:p text:style-name="Normal"/>
      <text:p text:style-name="Normal">Learners contribute via student councils, surveys, and focus groups, particularly on wellbeing, teaching approaches, and school climate.</text:p>
      <text:p text:style-name="Normal"/>
      <text:p text:style-name="Normal">Parents are engaged through questionnaires, parent forums, and meetings where feedback is shared and discussed.</text:p>
      <text:p text:style-name="Normal"/>
      <text:p text:style-name="Normal">Community members and partners (such as local services or organisations) are consulted when planning initiatives related to wellbeing, careers, or enrichment.</text:p>
      <text:p text:style-name="Normal"/>
      <text:p text:style-name="Normal"/>
      <text:p text:style-name="Normal">This shared ownership increases commitment and ensures the SIP reflects the real needs of the school community.</text:p>
      <text:p text:style-name="P6"/>
      <text:list text:style-name="LFO1" text:continue-numbering="true">
        <text:list-item>
          <text:p text:style-name="P7">What challenges have you faced in implementing SIPs, and how have you overcome them?</text:p>
        </text:list-item>
      </text:list>
      <text:p text:style-name="Normal"><text:span text:style-name="T8">Anwers:</text:span></text:p>
      <text:p text:style-name="Normal">Key challenges have included:</text:p>
      <text:p text:style-name="Normal"/>
      <text:soft-page-break/>
      <text:p text:style-name="Normal">Staff workload and initiative fatigue, which we addressed by prioritising a small number of high-impact goals rather than too many actions.</text:p>
      <text:p text:style-name="Normal"/>
      <text:p text:style-name="Normal">Resistance to change, overcome through clear communication, involving staff early in planning, and linking initiatives to improved learner outcomes.</text:p>
      <text:p text:style-name="Normal"/>
      <text:p text:style-name="Normal">Monitoring progress consistently, which we improved by assigning clear responsibilities, setting measurable success criteria, and scheduling regular review meetings.</text:p>
      <text:p text:style-name="Normal"/>
      <text:p text:style-name="Normal"/>
      <text:p text:style-name="Normal">Providing ongoing support and celebrating small successes has also helped sustain momentum</text:p>
      <text:p text:style-name="P9"/>
      <text:p text:style-name="P10"/>
      <text:list text:style-name="LFO1" text:continue-numbering="true">
        <text:list-item>
          <text:p text:style-name="P11">Can you share an example of a successful initiative that emerged from your SIP? What made it work?</text:p>
        </text:list-item>
      </text:list>
      <text:p text:style-name="P12">Anwers:</text:p>
      <text:p text:style-name="Normal"/>
      <text:p text:style-name="ListParagraph">One successful initiative was the introduction of a whole-school approach to learner wellbeing and behaviour support. The SIP identified emotional regulation and behaviour as barriers to learning. In response, we introduced staff training on trauma-informed practices, implemented consistent behaviour expectations, and strengthened guidance and counselling support.</text:p>
      <text:p text:style-name="ListParagraph"/>
      <text:p text:style-name="ListParagraph">The initiative worked because it was:</text:p>
      <text:p text:style-name="ListParagraph"/>
      <text:p text:style-name="ListParagraph">Data-driven and clearly linked to identified needs</text:p>
      <text:p text:style-name="ListParagraph"/>
      <text:p text:style-name="ListParagraph">Supported by staff training and shared understanding</text:p>
      <text:p text:style-name="ListParagraph"/>
      <text:p text:style-name="ListParagraph">Monitored regularly with adjustments made as needed</text:p>
      <text:p text:style-name="ListParagraph"/>
      <text:p text:style-name="ListParagraph">Reinforced by strong leadership and clear communication</text:p>
      <text:p text:style-name="ListParagraph"/>
      <text:p text:style-name="ListParagraph"/>
      <text:p text:style-name="ListParagraph">As a result, we saw improvements in learner engagement, reduced behavioural incidents, and a more positive school climate.</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Calibri Light" style:font-name-asian="Times New Roman" style:font-name-complex="Times New Roman" fo:color="#2F5496"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Calibri Light" style:font-name-asian="Times New Roman" style:font-name-complex="Times New Roman" fo:color="#2F5496"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style:font-name-complex="Times New Roman" fo:color="#2F5496"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2F5496"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style:font-name-complex="Times New Roman" fo:color="#2F5496"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Calibri Light" style:font-name-asian="Times New Roman" style:font-name-complex="Times New Roman" fo:color="#2F5496" fo:font-size="20pt" style:font-size-asian="20pt" style:font-size-complex="20pt"/>
    </style:style>
    <style:style style:name="Heading2Char" style:display-name="Heading 2 Char" style:family="text" style:parent-style-name="DefaultParagraphFont">
      <style:text-properties style:font-name="Calibri Light" style:font-name-asian="Times New Roman" style:font-name-complex="Times New Roman" fo:color="#2F5496"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2F5496"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2F5496"/>
    </style:style>
    <style:style style:name="Heading5Char" style:display-name="Heading 5 Char" style:family="text" style:parent-style-name="DefaultParagraphFont">
      <style:text-properties style:font-name-asian="Times New Roman" style:font-name-complex="Times New Roman" fo:color="#2F5496"/>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fo:margin-bottom="0.0555in" fo:line-height="100%"/>
      <style:text-properties style:font-name="Calibri Light" style:font-name-asian="Times New Roman"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Calibri Light"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style:font-name-complex="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2F5496"/>
    </style:style>
    <style:style style:name="IntenseQuote" style:display-name="Intense Quote" style:family="paragraph" style:parent-style-name="Normal" style:next-style-name="Normal">
      <style:paragraph-properties fo:border-top="0.0069in solid #2F5496" fo:border-left="none" fo:border-bottom="0.0069in solid #2F5496"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2F5496" fo:hyphenate="false"/>
    </style:style>
    <style:style style:name="IntenseQuoteChar" style:display-name="Intense Quote Char" style:family="text" style:parent-style-name="DefaultParagraphFont">
      <style:text-properties fo:font-style="italic" style:font-style-asian="italic" style:font-style-complex="italic" fo:color="#2F5496"/>
    </style:style>
    <style:style style:name="IntenseReference" style:display-name="Intense Reference" style:family="text" style:parent-style-name="DefaultParagraphFont">
      <style:text-properties fo:font-weight="bold" style:font-weight-asian="bold" style:font-weight-complex="bold" fo:font-variant="small-caps" fo:color="#2F5496" fo:letter-spacing="0.0034in"/>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page-layout style:name="PL0">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User</meta:initial-creator>
    <dc:creator>User</dc:creator>
    <meta:creation-date>2025-12-16T19:51:00Z</meta:creation-date>
    <dc:date>2025-12-16T19:51:00Z</dc:date>
    <meta:template xlink:href="Normal" xlink:type="simple"/>
    <meta:editing-cycles>2</meta:editing-cycles>
    <meta:editing-duration>PT480S</meta:editing-duration>
    <meta:document-statistic meta:page-count="2" meta:paragraph-count="5" meta:word-count="447" meta:character-count="2996" meta:row-count="21" meta:non-whitespace-character-count="2554"/>
  </office:meta>
</office:document-meta>
</file>