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text-properties fo:font-weight="bold" style:font-weight-asian="bold" style:font-weight-complex="bold"/>
    </style:style>
    <style:style style:name="P2" style:parent-style-name="Normal" style:list-style-name="LFO1" style:family="paragraph">
      <style:text-properties fo:font-weight="bold" style:font-weight-asian="bold" style:font-weight-complex="bold"/>
    </style:style>
    <style:style style:name="P3" style:parent-style-name="Normal" style:list-style-name="LFO1" style:family="paragraph">
      <style:text-properties fo:font-weight="bold" style:font-weight-asian="bold" style:font-weight-complex="bold"/>
    </style:style>
    <style:style style:name="P4" style:parent-style-name="Normal" style:family="paragraph">
      <style:text-properties fo:font-weight="bold" style:font-weight-asian="bold" style:font-weight-complex="bold"/>
    </style:style>
    <style:style style:name="P5" style:parent-style-name="Normal" style:list-style-name="LFO2" style:family="paragraph">
      <style:text-properties fo:font-weight="bold" style:font-weight-asian="bold" style:font-weight-complex="bold"/>
    </style:style>
    <style:style style:name="P6" style:parent-style-name="Normal" style:family="paragraph">
      <style:text-properties fo:font-weight="bold" style:font-weight-asian="bold" style:font-weight-complex="bold"/>
    </style:style>
    <style:style style:name="P7" style:parent-style-name="Normal" style:family="paragraph">
      <style:text-properties fo:font-weight="bold" style:font-weight-asian="bold" style:font-weight-complex="bold"/>
    </style:style>
    <style:style style:name="P8" style:parent-style-name="Normal" style:list-style-name="LFO3" style:family="paragraph">
      <style:text-properties fo:font-weight="bold" style:font-weight-asian="bold" style:font-weight-complex="bold"/>
    </style:style>
    <style:style style:name="P9" style:parent-style-name="Normal" style:list-style-name="LFO3" style:family="paragraph">
      <style:text-properties fo:font-weight="bold" style:font-weight-asian="bold" style:font-weight-complex="bold"/>
    </style:style>
    <style:style style:name="P10" style:parent-style-name="Normal" style:list-style-name="LFO3" style:family="paragraph">
      <style:text-properties fo:font-weight="bold" style:font-weight-asian="bold" style:font-weight-complex="bold"/>
    </style:style>
  </office:automatic-styles>
  <office:body>
    <office:text text:use-soft-page-breaks="true">
      <text:p text:style-name="P1">Think of a time you encountered or heard about a situation involving gender-based violence or digital harassment in a school setting. How did it make you feel?</text:p>
      <text:list text:style-name="LFO1" text:continue-numbering="true">
        <text:list-item>
          <text:p text:style-name="P2">What leadership qualities would be most important for handling such situations with care, empathy, and justice?</text:p>
        </text:list-item>
        <text:list-item>
          <text:p text:style-name="P3">How do your own biases, cultural beliefs, or past experiences influence your approach to GBV response?</text:p>
        </text:list-item>
      </text:list>
      <text:p text:style-name="P4">Suggested format: One-page written reflection or guided journaling exercise in your journal.</text:p>
      <text:list text:style-name="LFO2" text:continue-numbering="true">
        <text:list-item>
          <text:p text:style-name="P5">Discussion Forum Prompt</text:p>
        </text:list-item>
      </text:list>
      <text:p text:style-name="P6">Title: Technology and accountability: Are schools keeping pace?</text:p>
      <text:p text:style-name="P7">Prompt:</text:p>
      <text:list text:style-name="LFO3" text:continue-numbering="true">
        <text:list-item>
          <text:p text:style-name="P8">With the rise of TFGBV, do you feel schools are adequately prepared to protect students online?</text:p>
        </text:list-item>
        <text:list-item>
          <text:p text:style-name="P9">What are the most effective ways headteachers can partner with parents, students and communities to prevent digital harm?</text:p>
        </text:list-item>
        <text:list-item>
          <text:p text:style-name="P10">Should schools be responsible for online behaviour that occurs outside school hours? Why or why not?</text:p>
        </text:list-item>
      </text:list>
      <text:p text:style-name="Normal"/>
      <text:p text:style-name="Normal"/>
      <text:p text:style-name="Normal">Memo: Review of Child Protection and Discipline Policy with Focus on GBV and TFGBV</text:p>
      <text:p text:style-name="Normal"/>
      <text:p text:style-name="Normal">Purpose</text:p>
      <text:p text:style-name="Normal"/>
      <text:p text:style-name="Normal">This memo reviews the school’s current child protection and discipline policy, with specific attention to Gender-Based Violence (GBV) and Technology-Facilitated Gender-Based Violence (TFGBV). It identifies key gaps and proposes practical, actionable improvements to strengthen learner safety, prevention mechanisms, and school accountability.</text:p>
      <text:p text:style-name="Normal"/>
      <text:p text:style-name="Normal"/>
      <text:p text:style-name="Normal">---</text:p>
      <text:p text:style-name="Normal"/>
      <text:p text:style-name="Normal">1. Identified Gaps and Weaknesses</text:p>
      <text:p text:style-name="Normal"/>
      <text:p text:style-name="Normal">1.1 Limited Explicit Reference to GBV and TFGBV</text:p>
      <text:p text:style-name="Normal"/>
      <text:soft-page-break/>
      <text:p text:style-name="Normal">Although the policy addresses general misconduct and abuse, it does not clearly define or explicitly reference GBV and TFGBV. Forms such as sexual harassment, gender-based bullying, cyberbullying, online harassment, and the non-consensual sharing of images are not adequately addressed. This limits awareness and weakens enforcement.</text:p>
      <text:p text:style-name="Normal"/>
      <text:p text:style-name="Normal">1.2 Unclear Reporting and Response Procedures</text:p>
      <text:p text:style-name="Normal"/>
      <text:p text:style-name="Normal">Existing reporting mechanisms are not sufficiently learner-friendly or gender-sensitive. The policy lacks clear guidance on confidential and safe reporting pathways, particularly for incidents occurring through digital platforms. This may discourage victims from reporting and delay timely intervention.</text:p>
      <text:p text:style-name="Normal"/>
      <text:p text:style-name="Normal">1.3 Weak Prevention and Awareness Measures</text:p>
      <text:p text:style-name="Normal"/>
      <text:p text:style-name="Normal">The policy places greater emphasis on disciplinary action than on prevention. There is limited focus on awareness-raising, digital safety education, positive behaviour reinforcement, and early intervention strategies to reduce GBV and TFGBV risks.</text:p>
      <text:p text:style-name="Normal"/>
      <text:p text:style-name="Normal"/>
      <text:p text:style-name="Normal">---</text:p>
      <text:p text:style-name="Normal"/>
      <text:p text:style-name="Normal">2. Proposed Practical Improvements</text:p>
      <text:p text:style-name="Normal"/>
      <text:p text:style-name="Normal">Improvement 1: Strengthen Policy Definitions and Scope</text:p>
      <text:p text:style-name="Normal"/>
      <text:p text:style-name="Normal">Explicitly define GBV and TFGBV within the policy framework.</text:p>
      <text:p text:style-name="Normal"/>
      <text:p text:style-name="Normal">Provide clear, school-relevant examples (classroom, playground, online spaces, social media, messaging platforms).</text:p>
      <text:p text:style-name="Normal"/>
      <text:p text:style-name="Normal">State a clear zero-tolerance stance while prioritising survivor protection, dignity, and confidentiality.</text:p>
      <text:p text:style-name="Normal"/>
      <text:p text:style-name="Normal"/>
      <text:p text:style-name="Normal">Improvement 2: Improve Reporting, Support, and Response Systems</text:p>
      <text:p text:style-name="Normal"/>
      <text:soft-page-break/>
      <text:p text:style-name="Normal">Establish clear, confidential reporting channels such as a designated safeguarding focal person, trusted teachers, or secure reporting boxes.</text:p>
      <text:p text:style-name="Normal"/>
      <text:p text:style-name="Normal">Outline step-by-step response procedures, including documentation, investigation, referral pathways, parental engagement, and links to external child protection services where required.</text:p>
      <text:p text:style-name="Normal"/>
      <text:p text:style-name="Normal">Include victim-centred support measures such as counselling, safety planning, and protection from retaliation.</text:p>
      <text:p text:style-name="Normal"/>
      <text:p text:style-name="Normal"/>
      <text:p text:style-name="Normal"/>
      <text:p text:style-name="Normal">---</text:p>
      <text:p text:style-name="Normal"/>
      <text:p text:style-name="Normal">3. Recommended Actions for School Leadership</text:p>
      <text:p text:style-name="Normal"/>
      <text:p text:style-name="Normal">3.1 Policy Review and Update</text:p>
      <text:p text:style-name="Normal"/>
      <text:p text:style-name="Normal">School leadership should lead a participatory policy review involving teachers, learners, parents, and community stakeholders to ensure GBV and TFGBV are comprehensively addressed.</text:p>
      <text:p text:style-name="Normal"/>
      <text:p text:style-name="Normal">3.2 Capacity Building</text:p>
      <text:p text:style-name="Normal"/>
      <text:p text:style-name="Normal">Provide regular training for teachers, school management, and support staff on identifying, preventing, and responding to GBV and TFGBV, including responsible digital behaviour and online safety.</text:p>
      <text:p text:style-name="Normal"/>
      <text:p text:style-name="Normal">3.3 Awareness and Prevention</text:p>
      <text:p text:style-name="Normal"/>
      <text:p text:style-name="Normal">Integrate age-appropriate GBV prevention and online safety education into school assemblies, guidance and counselling programmes, and ICT lessons to promote respectful relationships and safe technology use.</text:p>
      <text:p text:style-name="Normal"/>
      <text:p text:style-name="Normal"/>
      <text:p text:style-name="Normal">---</text:p>
      <text:p text:style-name="Normal"/>
      <text:p text:style-name="Normal">Conclusion</text:p>
      <text:p text:style-name="Normal"/>
      <text:p text:style-name="Normal">Strengthening the child protection and discipline policy to explicitly address GBV and TFGBV will enhance learner safety, promote gender equity, and align the school with recognised child protection best practices. Strong leadership commitment is essential to ensure effective implementation and to foster a safe, inclusive, and supportive learning environment for all learner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Light" style:font-name-asian="Times New Roman" style:font-name-complex="Times New Roman" fo:color="#2F5496" fo:font-size="20pt" style:font-size-asian="20pt" style:font-size-complex="20pt"/>
    </style:style>
    <style:style style:name="Heading2Char" style:display-name="Heading 2 Char" style:family="text" style:parent-style-name="DefaultParagraphFont">
      <style:text-properties style:font-name="Calibri Light" style:font-name-asian="Times New Roman" style:font-name-complex="Times New Roman" fo:color="#2F5496"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F5496"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F5496"/>
    </style:style>
    <style:style style:name="Heading5Char" style:display-name="Heading 5 Char" style:family="text" style:parent-style-name="DefaultParagraphFont">
      <style:text-properties style:font-name-asian="Times New Roman" style:font-name-complex="Times New Roman" fo:color="#2F5496"/>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F5496"/>
    </style:style>
    <style:style style:name="IntenseQuote" style:display-name="Intense Quote" style:family="paragraph" style:parent-style-name="Normal" style:next-style-name="Normal">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IntenseQuoteChar" style:display-name="Intense Quote Char" style:family="text" style:parent-style-name="DefaultParagraphFont">
      <style:text-properties fo:font-style="italic" style:font-style-asian="italic" style:font-style-complex="italic" fo:color="#2F5496"/>
    </style:style>
    <style:style style:name="IntenseReference" style:display-name="Intense Reference" style:family="text" style:parent-style-name="DefaultParagraphFont">
      <style:text-properties fo:font-weight="bold" style:font-weight-asian="bold" style:font-weight-complex="bold" fo:font-variant="small-caps" fo:color="#2F5496"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5-12-30T17:58:00Z</meta:creation-date>
    <dc:date>2025-12-30T18:26:00Z</dc:date>
    <meta:template xlink:href="Normal" xlink:type="simple"/>
    <meta:editing-cycles>2</meta:editing-cycles>
    <meta:editing-duration>PT840S</meta:editing-duration>
    <meta:document-statistic meta:page-count="4" meta:paragraph-count="8" meta:word-count="657" meta:character-count="4395" meta:row-count="31" meta:non-whitespace-character-count="3746"/>
  </office:meta>
</office:document-meta>
</file>